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5d96881c62ce2143927cf1649f5e73b.png"/>
  <manifest:file-entry manifest:media-type="image/gif" manifest:full-path="Pictures/7763653f6a08f7541b2c9333f0c73e42.gif"/>
  <manifest:file-entry manifest:media-type="image/gif" manifest:full-path="Pictures/f3ef43e927de529004408e3f6b66ade5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7cm" svg:height="3.38666666667cm"><draw:image xlink:href="Pictures/65d96881c62ce2143927cf1649f5e73b.png" xlink:type="simple" xlink:show="embed" xlink:actuate="onLoad"/></draw:frame></draw:a> DokuWiki is a standards compliant, simple to use <text:a xlink:type="simple" xlink:href="https://en.wikipedia.org/wiki/Wiki" text:style-name="Internet_20_link" text:visited-style-name="Visited_20_Internet_20_Link">Wiki</text:a>, mainly aimed at creating documentation of any kind. It is targeted at developer teams, workgroups and small companies. It has a simple but powerful <text:a xlink:type="simple" xlink:href="https://www.dhg-portfolio.de/portfolio/doku.php?id=wiki:syntax" text:style-name="Internet_20_link" text:visited-style-name="Visited_20_Internet_20_Link">syntax</text:a> which makes sure the datafiles remain readable outside the Wiki and eases the creation of structured texts. All data is stored in plain text files – no database is required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www.splitbrain.org/go/dokuwiki" text:style-name="Internet_20_link" text:visited-style-name="Visited_20_Internet_20_Link">http://www.splitbrain.org/go/dokuwiki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ww.dhg-portfolio.de/portfolio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.396875cm" svg:height="0.396875cm"><draw:image xlink:href="Pictures/7763653f6a08f7541b2c9333f0c73e42.gif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www.splitbrain.org/go/dokuwiki" text:style-name="Internet_20_link" text:visited-style-name="Visited_20_Internet_20_Link">Download DokuWiki</text:a> <draw:frame draw:style-name="media" draw:name="2" text:anchor-type="as-char" draw:z-index="2" svg:width="0.396875cm" svg:height="0.396875cm"><draw:image xlink:href="Pictures/7763653f6a08f7541b2c9333f0c73e42.gif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7763653f6a08f7541b2c9333f0c73e42.gif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.396875cm" svg:height="0.396875cm"><draw:image xlink:href="Pictures/7763653f6a08f7541b2c9333f0c73e42.gif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.396875cm" svg:height="0.396875cm"><draw:image xlink:href="Pictures/7763653f6a08f7541b2c9333f0c73e42.gif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://bugs.splitbrain.org/index.php?project=1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09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f3ef43e927de529004408e3f6b66ade5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dokuwiki</dc:title>
  </office:meta>
</office:document-meta>
</file>